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style:paragraph-properties fo:line-height="115%" fo:text-align="justify" style:justify-single-word="false"/>
      <style:text-properties style:font-name="Times New Roman" fo:font-size="14pt" officeooo:paragraph-rsid="0003841e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34ec0f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34ec0f" fo:background-color="transparent" style:font-size-asian="14pt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361207" fo:background-color="transparent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361207" fo:background-color="transparent" style:font-size-asian="14pt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34ec0f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rsid="00373b20" officeooo:paragraph-rsid="00373b20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373b20" officeooo:paragraph-rsid="00373b20" style:font-size-asian="14pt" style:font-size-complex="14pt"/>
    </style:style>
    <style:style style:name="T1" style:family="text">
      <style:text-properties officeooo:rsid="00177931"/>
    </style:style>
    <style:style style:name="T2" style:family="text">
      <style:text-properties officeooo:rsid="00127dff"/>
    </style:style>
    <style:style style:name="T3" style:family="text">
      <style:text-properties officeooo:rsid="000910a4"/>
    </style:style>
    <style:style style:name="T4" style:family="text">
      <style:text-properties officeooo:rsid="0003841e"/>
    </style:style>
    <style:style style:name="T5" style:family="text">
      <style:text-properties fo:color="#000000" loext:opacity="100%" fo:language="en" fo:country="US" officeooo:rsid="001da688" style:font-name-complex="Times New Roman"/>
    </style:style>
    <style:style style:name="T6" style:family="text">
      <style:text-properties fo:color="#000000" loext:opacity="100%" fo:language="en" fo:country="US" officeooo:rsid="001a2c77" style:font-name-complex="Times New Roman"/>
    </style:style>
    <style:style style:name="T7" style:family="text">
      <style:text-properties fo:color="#000000" loext:opacity="100%" fo:language="en" fo:country="US" officeooo:rsid="0019d378" style:font-name-complex="Times New Roman"/>
    </style:style>
    <style:style style:name="T8" style:family="text">
      <style:text-properties fo:color="#000000" loext:opacity="100%" fo:language="en" fo:country="US" officeooo:rsid="00360d3e" style:font-name-complex="Times New Roman"/>
    </style:style>
    <style:style style:name="T9" style:family="text">
      <style:text-properties fo:color="#000000" loext:opacity="100%" fo:language="en" fo:country="US" officeooo:rsid="000c23b3" style:font-name-complex="Times New Roman"/>
    </style:style>
    <style:style style:name="T10" style:family="text">
      <style:text-properties fo:color="#000000" loext:opacity="100%" fo:language="en" fo:country="US" officeooo:rsid="00107700" style:font-name-complex="Times New Roman"/>
    </style:style>
    <style:style style:name="T11" style:family="text">
      <style:text-properties fo:color="#000000" loext:opacity="100%" fo:language="en" fo:country="US" officeooo:rsid="00113f1f" style:font-name-complex="Times New Roman"/>
    </style:style>
    <style:style style:name="T12" style:family="text">
      <style:text-properties fo:color="#000000" loext:opacity="100%" fo:language="en" fo:country="US" officeooo:rsid="0034ec0f" style:font-name-complex="Times New Roman"/>
    </style:style>
    <style:style style:name="T13" style:family="text">
      <style:text-properties fo:color="#000000" loext:opacity="100%" fo:language="en" fo:country="US" officeooo:rsid="0005c6d5" style:font-name-complex="Times New Roman"/>
    </style:style>
    <style:style style:name="T14" style:family="text">
      <style:text-properties fo:color="#000000" loext:opacity="100%" fo:language="en" fo:country="US" officeooo:rsid="0033c2d0" style:font-name-complex="Times New Roman"/>
    </style:style>
    <style:style style:name="T15" style:family="text">
      <style:text-properties fo:color="#000000" loext:opacity="100%" fo:language="en" fo:country="US" officeooo:rsid="000ac119" style:font-name-complex="Times New Roman"/>
    </style:style>
    <style:style style:name="T16" style:family="text">
      <style:text-properties fo:color="#000000" loext:opacity="100%" fo:language="en" fo:country="US" officeooo:rsid="000caddb" style:font-name-complex="Times New Roman"/>
    </style:style>
    <style:style style:name="T17" style:family="text">
      <style:text-properties fo:color="#000000" loext:opacity="100%" fo:language="en" fo:country="US" officeooo:rsid="0010bd7d" style:font-name-complex="Times New Roman"/>
    </style:style>
    <style:style style:name="T18" style:family="text">
      <style:text-properties fo:color="#000000" loext:opacity="100%" fo:language="en" fo:country="US" officeooo:rsid="0018f0b5" style:font-name-complex="Times New Roman"/>
    </style:style>
    <style:style style:name="T19" style:family="text">
      <style:text-properties fo:color="#000000" loext:opacity="100%" fo:language="en" fo:country="US" fo:font-weight="normal" officeooo:rsid="000e18ef" style:font-name-asian="Times New Roman" style:language-asian="ru" style:country-asian="RU" style:font-weight-asian="normal" style:font-name-complex="Times New Roman" style:font-weight-complex="normal"/>
    </style:style>
    <style:style style:name="T20" style:family="text">
      <style:text-properties fo:color="#000000" loext:opacity="100%" fo:language="en" fo:country="US" fo:font-weight="normal" officeooo:rsid="001f0269" style:font-name-asian="Times New Roman" style:language-asian="ru" style:country-asian="RU" style:font-weight-asian="normal" style:font-name-complex="Times New Roman" style:font-weight-complex="normal"/>
    </style:style>
    <style:style style:name="T21" style:family="text">
      <style:text-properties fo:color="#000000" loext:opacity="100%" fo:language="ru" fo:country="RU" officeooo:rsid="00361207" style:font-name-complex="Times New Roman"/>
    </style:style>
    <style:style style:name="T22" style:family="text">
      <style:text-properties officeooo:rsid="00119d78"/>
    </style:style>
    <style:style style:name="T23" style:family="text">
      <style:text-properties fo:font-size="14pt" style:font-size-asian="14pt" style:font-size-complex="14pt"/>
    </style:style>
    <style:style style:name="T24" style:family="text">
      <style:text-properties fo:font-size="14pt" officeooo:rsid="0003841e" style:font-size-asian="14pt" style:font-size-complex="14pt"/>
    </style:style>
    <style:style style:name="T25" style:family="text">
      <style:text-properties fo:font-size="14pt" officeooo:rsid="0034ec0f" style:font-size-asian="14pt" style:font-size-complex="14pt"/>
    </style:style>
    <style:style style:name="T26" style:family="text">
      <style:text-properties fo:font-size="14pt" officeooo:rsid="00373b20" style:font-size-asian="14pt" style:font-size-complex="14pt"/>
    </style:style>
    <style:style style:name="T27" style:family="text">
      <style:text-properties officeooo:rsid="0027ec5a"/>
    </style:style>
    <style:style style:name="T28" style:family="text">
      <style:text-properties officeooo:rsid="0033c2d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12.05.2025</text:p>
      <text:p text:style-name="P6"><text:span text:style-name="T26">2</text:span><text:span text:style-name="T23">. </text:span><text:span text:style-name="T24">О проведении контрольного мероприятия</text:span></text:p>
      <text:p text:style-name="P2"><text:span text:style-name="T22">Основание: </text:span>Распоряжение <text:span text:style-name="T4">контрольно-счетной палаты муниципального образования Курганинский район </text:span><text:span text:style-name="T1">03.02.</text:span><text:span text:style-name="T2">2025</text:span><text:span text:style-name="T3"> </text:span>года №<text:span text:style-name="T4"> 8</text:span><text:span text:style-name="T1">-</text:span>РО</text:p>
      <text:p text:style-name="P3"><text:span text:style-name="T7">В соответствии с пункт</text:span><text:span text:style-name="T9">ом </text:span><text:span text:style-name="T7">1.</text:span><text:span text:style-name="T10">1, 1.2</text:span><text:span text:style-name="T9"> </text:span><text:span text:style-name="T7"><text:s/>плана работы </text:span><text:span text:style-name="T11">контрольно-счетной палаты м</text:span><text:span text:style-name="T12">у</text:span><text:span text:style-name="T11">ниципального образования Курганинский район</text:span><text:span text:style-name="T7"> на 202</text:span><text:span text:style-name="T9">5</text:span><text:span text:style-name="T7"> прове</text:span><text:span text:style-name="T13">ден</text:span><text:span text:style-name="T14">о</text:span><text:span text:style-name="T13"> </text:span><text:span text:style-name="T7"><text:s/></text:span><text:span text:style-name="T9">к</text:span><text:span text:style-name="T7">онтрольн</text:span><text:span text:style-name="T14">ое</text:span><text:span text:style-name="T7"> мероприяти</text:span><text:span text:style-name="T14">е</text:span><text:span text:style-name="T15">: </text:span><text:span text:style-name="T7">«</text:span><text:span text:style-name="T8">Проверка целевого и эффективного использования средств местного бюджета выделенных на финансово-хозяйственную деятельность муниципального бюджетного учреждения культуры «Темиргоевский культурно-досуговый центр», включая эффективность использования муниципального имущества. Аудит эффективности закупок для муниципальных нужд» за период с 2023 и 2024 год.</text:span></text:p>
      <text:p text:style-name="P4"><text:span text:style-name="T16">В </text:span><text:span text:style-name="T17">соответствии с</text:span><text:span text:style-name="T16"> Соглашени</text:span><text:span text:style-name="T17">ем</text:span><text:span text:style-name="T16"> «О порядке взаимодействия между Прокуратурой </text:span><text:span text:style-name="T18">Курганинского района </text:span><text:span text:style-name="T16">и </text:span><text:span text:style-name="T18">к</text:span><text:span text:style-name="T16">онтрольно-счётной палатой муниципального образования Курганинский </text:span><text:span text:style-name="T18">район» </text:span><text:span text:style-name="T16">материал</text:span><text:span text:style-name="T17">ы</text:span><text:span text:style-name="T16"> проверки направлены в </text:span><text:span text:style-name="T18">П</text:span><text:span text:style-name="T16">рокуратуру </text:span><text:span text:style-name="T18">Курганинского района</text:span><text:span text:style-name="T16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1-02T08:29:59.273000000</meta:creation-date>
    <meta:print-date>2025-05-15T13:40:11.471000000</meta:print-date>
    <dc:date>2025-07-11T13:10:07.442000000</dc:date>
    <meta:editing-duration>PT20H40M22S</meta:editing-duration>
    <meta:editing-cycles>28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99" meta:character-count="923" meta:non-whitespace-character-count="827"/>
  </office:meta>
</office:document-meta>
</file>